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26d04bcb796c8c812602fc46375b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mpd"/><text:bookmark-start text:name="__RefHeading___mpddlna_renderer_1"/><text:bookmark-start text:name="mpddlna_renderer"/>MPD / DLNA renderer<text:bookmark-end text:name="__RefHeading___mpddlna_renderer_1"/><text:bookmark-end text:name="mpddlna_renderer"/></text:h>
      <text:p text:style-name="Text_20_body">MPD는 USB 저장장치 또는 네트워크 공유 폴더의 음악 파일을 재생할 수 있는 고성능 음악 재생 서비스입니다. Eunhasu의 'MPD / DLNA renderer' 서비스에는 DLNA 오디오 재생(DLNA audio renderer) 기능만 가지고 있습니다. 별도의 DLNA 서버, DLNA 제어기기와 함께 사용 가능합니다. DLNA 서버 기능을 하는 <text:a xlink:type="simple" xlink:href="https://www.docs.sotm-audio.com/doku.php?id=ko:minimserver" text:style-name="Internet_20_link" text:visited-style-name="Visited_20_Internet_20_Link">MinimServer</text:a>를 사용할 수 있으므로 'MPD / DLNA renderer' 서비스와 함께 활용할 수 있습니다.</text:p>
      <text:p text:style-name="Text_20_body"><draw:frame draw:style-name="media" draw:name="0" text:anchor-type="as-char" draw:z-index="0" svg:width="41.936458333333cm" style:rel-width="100%" svg:height="23.733125cm" style:rel-height="scale"><draw:image xlink:href="Pictures/cb26d04bcb796c8c812602fc46375ba4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Name</text:span>: MPD 제어 앱 또는 DLNA 제어 앱에서 보이는 현재 기기의 이름입니다. 필요에 따라서 변경 가능합니다.</text:p>
        </text:list-item>
        <text:list-item>
          <text:p text:style-name="List_20_1_Conten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DOP enable</text:span>: 선택하면 DSD 음악파일 재생 시 DOP 기능을 사용합니다.</text:p>
        </text:list-item>
        <text:list-item>
          <text:p text:style-name="List_20_1_Content"> <text:span text:style-name="Strong_20_Emphasis">Native DSD type 0</text:span>: 8-bit DSD_U8 포맷의 DAC일때 선택합니다. (예, Botic 드라이버 사용하는 BeagleBone Black)</text:p>
        </text:list-item>
        <text:list-item>
          <text:p text:style-name="List_20_1_Content"> <text:span text:style-name="Strong_20_Emphasis">Native DSD type 2</text:span>: 32-bit DSD_U32_BE 포맷의 DAC일때 선택합니다. (예, XMOS 칩을 사용하는 USB DAC 또는 Marantz/Kenwood DAC)</text:p>
        </text:list-item>
        <text:list-item>
          <text:p text:style-name="List_20_1_Content"> <text:span text:style-name="Strong_20_Emphasis">Replay gain</text:span>: Replay gain기능을 None, Album, Track 중에 선택합니다.</text:p>
        </text:list-item>
        <text:list-item>
          <text:p text:style-name="List_20_1_Content"> <text:span text:style-name="Strong_20_Emphasis">OpenHome DLNA Renderer</text:span>: 선택하면 OpenHome DLNA Renderer 기능이 지원됩니다.</text:p>
        </text:list-item>
        <text:list-item>
          <text:p text:style-name="List_20_1_Content"> <text:span text:style-name="Strong_20_Emphasis">Library auto update</text:span>: 선택하면 음악파일의 변경 내용을 자동으로 검색하고 업데이트합니다.</text:p>
        </text:list-item>
        <text:list-item>
          <text:p text:style-name="List_20_1_Content"> <text:span text:style-name="Strong_20_Emphasis">MPD Buffer config</text:span>: 사용자의 환경에 맞게 buffer 값을 조절합니다. </text:p>
          <text:list text:style-name="List_20_1">
            <text:list-item>
              <text:p text:style-name="List_20_1_Content"> <text:span text:style-name="Strong_20_Emphasis">Audio buffer size</text:span>: 오디오 버퍼의 크기를 킬로바이트 단위로 지정합니다.</text:p>
            </text:list-item>
            <text:list-item>
              <text:p text:style-name="List_20_1_Content"> <text:span text:style-name="Strong_20_Emphasis">Buffer before play</text:span>: 노래를 재생하기전에 채워야 하는 오디오 버퍼의 양을 지정합니다. 노래가 다음 곡으로 넘어갈 때 음원이 잘리는 부분이 있다면 이 값을 올리세요. 0~100까지의 숫자만 입력이 가능합니다.</text:p>
            </text:list-item>
            <text:list-item>
              <text:p text:style-name="List_20_1_Content"> <text:span text:style-name="Strong_20_Emphasis">Buffer time</text:span>: 오디오 기기에 전송하는 음원 데이터의 버퍼 길이를 마이크로초 단위로 설정합니다.</text:p>
            </text:list-item>
            <text:list-item>
              <text:p text:style-name="List_20_1_Content"> <text:span text:style-name="Strong_20_Emphasis">Period time</text:span>: 오디오 기기에 전송하는 음원 데이터의 전송 간격을 마이크로 초 단위로 설정합니다.</text:p>
            </text:list-item>
            <text:list-item>
              <text:p text:style-name="List_20_1_Content">  Buffer config의 각 항목에 대한 자세한 정보는 다음 URL을 통해서 확인이 가능합니다. <text:a xlink:type="simple" xlink:href="https://linux.die.net/man/5/mpd.conf" text:style-name="Internet_20_link" text:visited-style-name="Visited_20_Internet_20_Link">https://linux.die.net/man/5/mpd.conf</text:a></text:p>
            </text:list-item>
          </text:list>
        </text:list-item>
        <text:list-item>
          <text:p text:style-name="List_20_1_Content"> <text:span text:style-name="Strong_20_Emphasis">Tidal streaming config</text:span>: mpd/dlna를 이용하여 Tidal 스트리밍을 사용하는 유저를 위한 설정 입니다.  ID와 Password란에 사용하는 Tidal 계정정보를 입력하고, 본인이 사용하는 Tidal 등급에 따라 Quality를 설정하십시요. low/high Quality는 premium 등급의 계정에서 사용 가능하고, lossless Quality는 HIFI등급에서 사용 가능합니다.</text:p>
        </text:list-item>
        <text:list-item>
          <text:p text:style-name="List_20_1_Content_Last"> <text:span text:style-name="Strong_20_Emphasis">Qobuz streaming config</text:span>: mpd/dlna를 이용하여 Qobuz 스트리밍을 사용하는 유저를 위한 설정 입니다. ID와 Password란에 사용하는 Qobuz 계정 정보를 입력하고, 본인이 사용하는 Qobuz 등급에 따라 Format을 설정하십시오. nomal등급은 mp3음원재생이 가능하고, lossless는 FLAC음원까지 재생 가능합니다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ative DSD 기능은 V0.3.2 부터 지원합니다.</text:p>
          </table:table-cell>
        </table:table-row>
      </table:table>
      <text:p text:style-name="Horizontal_20_Line"/>
      <text:p text:style-name="Text_20_body">MPD 클라이언트 소개</text:p>
      <text:list text:style-name="List_20_1" text:continue-numbering="false">
        <text:list-item>
          <text:p text:style-name="List_20_1_Content_First"> MPDroid: <text:a xlink:type="simple" xlink:href="https://play.google.com/store/apps/details?id=com.namelessdev.mpdroid" text:style-name="Internet_20_link" text:visited-style-name="Visited_20_Internet_20_Link">https://play.google.com/store/apps/details?id=com.namelessdev.mpdroid</text:a></text:p>
        </text:list-item>
        <text:list-item>
          <text:p text:style-name="List_20_1_Content"> M.A.L.P. - MPD Client: <text:a xlink:type="simple" xlink:href="https://play.google.com/store/apps/details?id=org.gateshipone.malp" text:style-name="Internet_20_link" text:visited-style-name="Visited_20_Internet_20_Link">https://play.google.com/store/apps/details?id=org.gateshipone.malp</text:a></text:p>
        </text:list-item>
        <text:list-item>
          <text:p text:style-name="List_20_1_Content"> <text:span text:style-name="del">MPod: <text:a xlink:type="simple" xlink:href="https://itunes.apple.com/kr/app/mpod/id285063020?mt=8" text:style-name="Internet_20_link" text:visited-style-name="Visited_20_Internet_20_Link">https://itunes.apple.com/kr/app/mpod/id285063020?mt=8</text:a></text:span></text:p>
        </text:list-item>
        <text:list-item>
          <text:p text:style-name="List_20_1_Content"> MPDluxe: <text:a xlink:type="simple" xlink:href="https://itunes.apple.com/us/app/mpdluxe/id991758069?mt=8" text:style-name="Internet_20_link" text:visited-style-name="Visited_20_Internet_20_Link">https://itunes.apple.com/us/app/mpdluxe/id991758069?mt=8</text:a></text:p>
        </text:list-item>
        <text:list-item>
          <text:p text:style-name="List_20_1_Content"> Gnome Music Player Client: <text:a xlink:type="simple" xlink:href="https://gmpclient.org/installation" text:style-name="Internet_20_link" text:visited-style-name="Visited_20_Internet_20_Link">https://gmpclient.org/installation</text:a></text:p>
        </text:list-item>
        <text:list-item>
          <text:p text:style-name="List_20_1_Content_Last"> Chimney: <text:a xlink:type="simple" xlink:href="https://www.microsoft.com/en-us/store/p/chimney/9wzdncrfj6jx" text:style-name="Internet_20_link" text:visited-style-name="Visited_20_Internet_20_Link">https://www.microsoft.com/en-us/store/p/chimney/9wzdncrfj6jx</text:a></text:p>
        </text:list-item>
      </text:list>
      <text:p text:style-name="Text_20_body">참고할 만한 사이트: <text:a xlink:type="simple" xlink:href="http://mpd.wikia.com/wiki/Clients" text:style-name="Internet_20_link" text:visited-style-name="Visited_20_Internet_20_Link">http://mpd.wikia.com/wiki/Clients</text:a></text:p>
      <text:p text:style-name="Horizontal_20_Line"/>
      <text:p text:style-name="Text_20_body">how to connect and access NAS in sMS-200</text:p>
      <text:p text:style-name="Text_20_body">How to connect NAS to Squeezelite or MPD/DLNA on sMS-200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mpd</dc:title>
  </office:meta>
</office:document-meta>
</file>